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oto Sans CJK SC Regular" svg:font-family="Noto Sans CJK SC Regular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</office:automatic-styles>
  <office:body>
    <office:text text:use-soft-page-breaks="true">
      <text:p text:style-name="P1">To all colleagues,</text:p>
      <text:p text:style-name="Standard">The final test results, review session, and grade entry in the indexes were conducted on Tuesday at 13:00, as scheduled. Due to low student attendance, the next session will take place on Wednesday, March 11, at 14:50. Below is the list of students who have passed the final test.</text:p>
      <text:p text:style-name="Standard"/>
      <text:p text:style-name="Standard"/>
      <text:p text:style-name="Standard">2025/6054 <text:s text:c="5"/></text:p>
      <text:p text:style-name="Standard">2025/6057 <text:s text:c="2"/></text:p>
      <text:p text:style-name="Standard">2025/6093 <text:s text:c="5"/></text:p>
      <text:p text:style-name="Standard">2025/6105 <text:s text:c="4"/></text:p>
      <text:p text:style-name="Standard">2025/6037 <text:s text:c="3"/></text:p>
      <text:p text:style-name="Standard">2025/6046 <text:s text:c="3"/></text:p>
      <text:p text:style-name="Standard">2025/6006 <text:s text:c="3"/></text:p>
      <text:p text:style-name="Standard">2025/6007 <text:s/></text:p>
      <text:p text:style-name="Standard">2025/6023 <text:s/></text:p>
      <text:p text:style-name="Standard">2025/6024 <text:s/></text:p>
      <text:p text:style-name="Standard">2025/6027 <text:s text:c="2"/></text:p>
      <text:p text:style-name="Standard"/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oto Sans CJK SC Regular" svg:font-family="Noto Sans CJK SC Regular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oto Sans CJK SC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Filip Jekic</dc:creator>
    <meta:creation-date>2026-03-05T12:24:00Z</meta:creation-date>
    <dc:date>2026-03-10T13:15:00Z</dc:date>
    <meta:template xlink:href="Normal.dotm" xlink:type="simple"/>
    <meta:editing-cycles>4</meta:editing-cycles>
    <meta:editing-duration>PT8160S</meta:editing-duration>
    <meta:document-statistic meta:page-count="1" meta:paragraph-count="1" meta:word-count="68" meta:character-count="458" meta:row-count="3" meta:non-whitespace-character-count="391"/>
  </office:meta>
</office:document-meta>
</file>